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/>
      <style:text-properties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text-properties style:font-name="標楷體" style:font-name-asian="標楷體" fo:font-size="15pt" style:font-size-asian="15pt" style:font-size-complex="15pt"/>
    </style:style>
    <style:style style:name="TableColumn6" style:family="table-column">
      <style:table-column-properties style:column-width="1.7562in"/>
    </style:style>
    <style:style style:name="TableColumn7" style:family="table-column">
      <style:table-column-properties style:column-width="4.9298in"/>
    </style:style>
    <style:style style:name="Table5" style:family="table">
      <style:table-properties style:width="6.6861in" fo:margin-left="0in" table:align="left"/>
    </style:style>
    <style:style style:name="TableRow8" style:family="table-row">
      <style:table-row-properties style:min-row-height="0.7513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TableRow13" style:family="table-row">
      <style:table-row-properties style:min-row-height="0.687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 style:min-row-height="2.0618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TableRow23" style:family="table-row">
      <style:table-row-properties style:min-row-height="1.9534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Row28" style:family="table-row">
      <style:table-row-properties style:min-row-height="1.906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臺中科技大學財政稅務系</text:p>
      <text:p text:style-name="P3">學生實習訪視紀錄表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生姓名（學號）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實習機構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學生實習概況紀錄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學生建議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實習機構建議</text:p>
          </table:table-cell>
          <table:table-cell table:style-name="TableCell31">
            <text:p text:style-name="P32"/>
          </table:table-cell>
        </table:table-row>
      </table:table>
      <text:p text:style-name="P33"/>
      <text:p text:style-name="內文"><text:span text:style-name="T34">訪視老師簽章：</text:span><text:span text:style-name="T35">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2020.0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2-24T05:35:00Z</meta:creation-date>
    <dc:date>2020-12-24T05:35:00Z</dc:date>
    <meta:print-date>2020-02-26T16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" meta:character-count="85" meta:row-count="1" meta:non-whitespace-character-count="74"/>
  </office:meta>
</office:document-meta>
</file>