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C000000D0D2CE175BBC22A7BE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Header">
      <style:text-properties fo:font-weight="bold" style:font-weight-asian="bold"/>
    </style:style>
    <style:style style:name="P3" style:family="paragraph" style:parent-style-name="Heading_20_3" style:master-page-name="Standard">
      <style:paragraph-properties fo:margin-top="0cm" fo:margin-bottom="0.494cm" style:contextual-spacing="false" fo:text-align="center" style:justify-single-word="false" style:page-number="auto" style:snap-to-layout-grid="false"/>
    </style:style>
    <style:style style:name="P4" style:family="paragraph" style:parent-style-name="Standard">
      <style:paragraph-properties fo:orphans="2" fo:widows="2"/>
    </style:style>
    <style:style style:name="P5" style:family="paragraph" style:parent-style-name="Standard">
      <style:paragraph-properties fo:text-align="center" style:justify-single-word="false" fo:orphans="2" fo:widows="2"/>
    </style:style>
    <style:style style:name="P6" style:family="paragraph" style:parent-style-name="Standard">
      <style:paragraph-properties fo:text-align="center" style:justify-single-word="false" fo:orphans="2" fo:widows="2"/>
      <style:text-properties fo:color="#ff0000" loext:opacity="100%" style:font-name="新細明體" fo:font-size="26pt" style:font-name-asian="新細明體1" style:font-size-asian="26pt"/>
    </style:style>
    <style:style style:name="P7" style:family="paragraph" style:parent-style-name="Standard">
      <style:paragraph-properties fo:line-height="150%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line-height="150%"/>
    </style:style>
    <style:style style:name="P9" style:family="paragraph" style:parent-style-name="Standard">
      <style:paragraph-properties fo:line-height="150%" fo:text-align="center" style:justify-single-word="false"/>
    </style:style>
    <style:style style:name="P10" style:family="paragraph" style:parent-style-name="Standard">
      <style:paragraph-properties fo:line-height="150%" fo:text-align="justify" style:justify-single-word="false"/>
    </style:style>
    <style:style style:name="P11" style:family="paragraph" style:parent-style-name="Standard">
      <style:paragraph-properties fo:line-height="150%" fo:text-align="justify" style:justify-single-word="false" fo:orphans="2" fo:widows="2"/>
    </style:style>
    <style:style style:name="P12" style:family="paragraph" style:parent-style-name="Standard">
      <style:paragraph-properties fo:line-height="150%">
        <style:tab-stops>
          <style:tab-stop style:position="14.393cm" style:leader-style="dotted" style:leader-text="."/>
        </style:tab-stops>
      </style:paragraph-properties>
    </style:style>
    <style:style style:name="P13" style:family="paragraph" style:parent-style-name="Standard">
      <style:paragraph-properties fo:line-height="150%" fo:orphans="2" fo:widows="2">
        <style:tab-stops>
          <style:tab-stop style:position="14.393cm" style:leader-style="dotted" style:leader-text="."/>
        </style:tab-stops>
      </style:paragraph-properties>
    </style:style>
    <style:style style:name="P14" style:family="paragraph" style:parent-style-name="Standard">
      <style:paragraph-properties fo:line-height="150%"/>
      <style:text-properties fo:font-size="13pt" fo:font-weight="bold" style:font-name-asian="標楷體1" style:font-size-asian="13pt" style:font-weight-asian="bold" style:font-size-complex="13pt"/>
    </style:style>
    <style:style style:name="P15" style:family="paragraph" style:parent-style-name="Standard">
      <style:paragraph-properties fo:line-height="150%" fo:text-align="center" style:justify-single-word="false"/>
      <style:text-properties fo:font-size="13pt" fo:font-weight="bold" style:font-name-asian="標楷體1" style:font-size-asian="13pt" style:font-weight-asian="bold" style:font-size-complex="13pt"/>
    </style:style>
    <style:style style:name="P16" style:family="paragraph" style:parent-style-name="Standard">
      <style:paragraph-properties fo:line-height="150%" fo:text-align="center" style:justify-single-word="false"/>
      <style:text-properties fo:font-size="16pt" style:font-name-asian="標楷體1" style:font-size-asian="16pt" style:font-size-complex="16pt"/>
    </style:style>
    <style:style style:name="P17" style:family="paragraph" style:parent-style-name="Standard">
      <style:paragraph-properties fo:line-height="150%" fo:text-align="center" style:justify-single-word="false" fo:orphans="2" fo:widows="2"/>
      <style:text-properties fo:font-size="16pt" style:font-name-asian="標楷體1" style:font-size-asian="16pt" style:font-size-complex="16pt"/>
    </style:style>
    <style:style style:name="P18" style:family="paragraph" style:parent-style-name="Standard">
      <style:paragraph-properties fo:text-align="center" style:justify-single-word="false" fo:orphans="2" fo:widows="2"/>
      <style:text-properties fo:font-size="16pt" style:font-name-asian="標楷體1" style:font-size-asian="16pt"/>
    </style:style>
    <style:style style:name="P19" style:family="paragraph" style:parent-style-name="Standard">
      <style:paragraph-properties fo:line-height="150%" fo:text-align="center" style:justify-single-word="false"/>
      <style:text-properties style:font-name-asian="標楷體1"/>
    </style:style>
    <style:style style:name="P20" style:family="paragraph" style:parent-style-name="Standard">
      <style:paragraph-properties fo:line-height="150%" fo:orphans="2" fo:widows="2"/>
      <style:text-properties style:font-name-asian="標楷體1"/>
    </style:style>
    <style:style style:name="P21" style:family="paragraph" style:parent-style-name="Standard">
      <style:paragraph-properties fo:line-height="150%" fo:text-align="justify" style:justify-single-word="false" fo:orphans="2" fo:widows="2"/>
      <style:text-properties style:font-name-asian="標楷體1"/>
    </style:style>
    <style:style style:name="P22" style:family="paragraph" style:parent-style-name="Standard">
      <style:paragraph-properties fo:orphans="2" fo:widows="2"/>
      <style:text-properties style:font-name-asian="標楷體1" style:font-size-complex="14pt"/>
    </style:style>
    <style:style style:name="P23" style:family="paragraph" style:parent-style-name="Standard">
      <style:paragraph-properties fo:line-height="150%"/>
      <style:text-properties style:font-name-asian="標楷體1" style:font-size-complex="14pt"/>
    </style:style>
    <style:style style:name="P24" style:family="paragraph" style:parent-style-name="Standard">
      <style:paragraph-properties fo:orphans="2" fo:widows="2"/>
      <style:text-properties style:font-name-asian="標楷體1"/>
    </style:style>
    <style:style style:name="P25" style:family="paragraph" style:parent-style-name="Standard">
      <style:paragraph-properties fo:line-height="150%" fo:text-align="justify" style:justify-single-word="false"/>
      <style:text-properties style:text-underline-style="dash" style:text-underline-width="auto" style:text-underline-color="font-color" style:font-name-asian="標楷體1"/>
    </style:style>
    <style:style style:name="P26" style:family="paragraph" style:parent-style-name="Standard">
      <style:paragraph-properties fo:orphans="2" fo:widows="2"/>
      <style:text-properties style:text-underline-style="dash" style:text-underline-width="auto" style:text-underline-color="font-color" style:font-name-asian="標楷體1"/>
    </style:style>
    <style:style style:name="P27" style:family="paragraph" style:parent-style-name="Standard">
      <style:paragraph-properties fo:margin-left="1.281cm" fo:margin-right="0.011cm" fo:margin-top="0.314cm" fo:margin-bottom="0cm" style:contextual-spacing="false" fo:line-height="150%" fo:text-align="center" style:justify-single-word="false" fo:text-indent="0cm" style:auto-text-indent="false" fo:break-before="page"/>
    </style:style>
    <style:style style:name="P28" style:family="paragraph" style:parent-style-name="Standard">
      <style:paragraph-properties fo:margin-left="1.281cm" fo:margin-right="0.011cm" fo:margin-top="0.314cm" fo:margin-bottom="0cm" style:contextual-spacing="false" fo:line-height="150%" fo:text-align="center" style:justify-single-word="false" fo:text-indent="0cm" style:auto-text-indent="false"/>
    </style:style>
    <style:style style:name="P29" style:family="paragraph" style:parent-style-name="Standard">
      <style:paragraph-properties fo:margin-left="0cm" fo:margin-right="2.226cm" fo:margin-top="0.314cm" fo:margin-bottom="0cm" style:contextual-spacing="false" fo:line-height="150%" fo:text-indent="0cm" style:auto-text-indent="false"/>
      <style:text-properties fo:font-size="22pt" fo:font-weight="bold" style:font-name-asian="標楷體1" style:font-size-asian="22pt" style:font-weight-asian="bold" style:font-size-complex="22pt"/>
    </style:style>
    <style:style style:name="P30" style:family="paragraph" style:parent-style-name="Standard">
      <style:paragraph-properties fo:margin-left="0cm" fo:margin-right="2.226cm" fo:margin-top="0.314cm" fo:margin-bottom="0cm" style:contextual-spacing="false" fo:line-height="150%" fo:text-indent="0cm" style:auto-text-indent="false"/>
      <style:text-properties fo:font-size="14pt" fo:font-weight="bold" style:font-name-asian="標楷體1" style:font-size-asian="14pt" style:font-weight-asian="bold" style:font-size-complex="14pt"/>
    </style:style>
    <style:style style:name="P31" style:family="paragraph" style:parent-style-name="Standard">
      <style:paragraph-properties fo:margin-left="1.282cm" fo:margin-right="0.005cm" fo:margin-top="0.314cm" fo:margin-bottom="0cm" style:contextual-spacing="false" fo:line-height="150%" fo:text-align="center" style:justify-single-word="false" fo:text-indent="0cm" style:auto-text-indent="false"/>
    </style:style>
    <style:style style:name="P32" style:family="paragraph" style:parent-style-name="Standard">
      <style:paragraph-properties fo:margin-left="1.282cm" fo:margin-right="2.226cm" fo:margin-top="0.314cm" fo:margin-bottom="0cm" style:contextual-spacing="false" fo:line-height="150%" fo:text-align="center" style:justify-single-word="false" fo:text-indent="0cm" style:auto-text-indent="false"/>
      <style:text-properties fo:font-size="24pt" fo:font-weight="bold" style:font-name-asian="標楷體1" style:font-size-asian="24pt" style:font-weight-asian="bold" style:font-size-complex="22pt"/>
    </style:style>
    <style:style style:name="P33" style:family="paragraph" style:parent-style-name="Standard">
      <style:paragraph-properties fo:margin-left="0cm" fo:margin-right="-0.002cm" fo:margin-top="0.314cm" fo:margin-bottom="0cm" style:contextual-spacing="false" fo:line-height="150%" fo:text-align="center" style:justify-single-word="false" fo:text-indent="0cm" style:auto-text-indent="false"/>
    </style:style>
    <style:style style:name="P34" style:family="paragraph" style:parent-style-name="Standard">
      <style:paragraph-properties fo:margin-left="-0.998cm" fo:margin-right="0.005cm" fo:margin-top="0.314cm" fo:margin-bottom="0cm" style:contextual-spacing="false" fo:line-height="150%" fo:text-align="center" style:justify-single-word="false" fo:text-indent="0cm" style:auto-text-indent="false"/>
    </style:style>
    <style:style style:name="P35" style:family="paragraph" style:parent-style-name="Standard">
      <style:paragraph-properties fo:margin-left="1.499cm" fo:margin-right="0.005cm" fo:margin-top="0.314cm" fo:margin-bottom="0cm" style:contextual-spacing="false" fo:line-height="150%" fo:text-align="center" style:justify-single-word="false" fo:text-indent="0cm" style:auto-text-indent="false"/>
    </style:style>
    <style:style style:name="P36" style:family="paragraph" style:parent-style-name="Standard">
      <style:paragraph-properties fo:margin-left="-0.997cm" fo:margin-right="0cm" fo:line-height="150%" fo:text-align="center" style:justify-single-word="false" fo:text-indent="-0.252cm" style:auto-text-indent="false"/>
    </style:style>
    <style:style style:name="P37" style:family="paragraph" style:parent-style-name="Standard">
      <style:paragraph-properties fo:margin-left="1.501cm" fo:margin-right="0cm" fo:line-height="150%" fo:text-align="center" style:justify-single-word="false" fo:text-indent="-0.252cm" style:auto-text-indent="false"/>
    </style:style>
    <style:style style:name="P38" style:family="paragraph" style:parent-style-name="Standard">
      <style:paragraph-properties fo:break-before="page"/>
    </style:style>
    <style:style style:name="P39" style:family="paragraph" style:parent-style-name="Standard">
      <style:paragraph-properties fo:line-height="150%" fo:text-align="center" style:justify-single-word="false" fo:break-before="page"/>
    </style:style>
    <style:style style:name="P40" style:family="paragraph" style:parent-style-name="Standard">
      <style:paragraph-properties fo:line-height="150%" fo:text-align="center" style:justify-single-word="false" fo:orphans="2" fo:widows="2" fo:break-before="page"/>
    </style:style>
    <style:style style:name="P41" style:family="paragraph" style:parent-style-name="Standard">
      <style:paragraph-properties fo:text-align="center" style:justify-single-word="false" fo:orphans="2" fo:widows="2" fo:break-before="page"/>
    </style:style>
    <style:style style:name="P42" style:family="paragraph" style:parent-style-name="Standard">
      <style:paragraph-properties fo:margin-left="6.498cm" fo:margin-right="0cm" fo:line-height="150%" fo:text-align="center" style:justify-single-word="false" fo:text-indent="0cm" style:auto-text-indent="false"/>
    </style:style>
    <style:style style:name="P43" style:family="paragraph" style:parent-style-name="Standard">
      <style:paragraph-properties fo:margin-left="5.5cm" fo:margin-right="0cm" fo:line-height="150%" fo:text-align="center" style:justify-single-word="false" fo:text-indent="0cm" style:auto-text-indent="false"/>
    </style:style>
    <style:style style:name="P44" style:family="paragraph" style:parent-style-name="Standard">
      <style:paragraph-properties fo:margin-left="0cm" fo:margin-right="0cm" fo:line-height="150%" fo:text-indent="0.847cm" style:auto-text-indent="false">
        <style:tab-stops>
          <style:tab-stop style:position="14.393cm" style:leader-style="dotted" style:leader-text="."/>
        </style:tab-stops>
      </style:paragraph-properties>
    </style:style>
    <style:style style:name="P45" style:family="paragraph" style:parent-style-name="Text_20_body">
      <style:paragraph-properties fo:margin-left="0.035cm" fo:margin-right="0cm" fo:line-height="150%" fo:text-indent="0cm" style:auto-text-indent="false"/>
    </style:style>
    <style:style style:name="P46" style:family="paragraph" style:parent-style-name="Text_20_body">
      <style:paragraph-properties fo:margin-left="0.035cm" fo:margin-right="0cm" fo:line-height="69%" fo:text-indent="0cm" style:auto-text-indent="false"/>
    </style:style>
    <style:style style:name="P47" style:family="paragraph">
      <loext:graphic-properties draw:fill="solid" draw:fill-color="#ffffff"/>
      <style:paragraph-properties fo:text-align="center"/>
      <style:text-properties fo:font-size="18pt"/>
    </style:style>
    <style:style style:name="P48" style:family="paragraph">
      <loext:graphic-properties draw:fill="none"/>
      <style:paragraph-properties fo:text-align="center"/>
    </style:style>
    <style:style style:name="T1" style:family="text">
      <style:text-properties style:font-name="Times New Roman" fo:font-size="20pt" style:font-name-asian="標楷體1" style:font-size-asian="20pt" style:font-name-complex="Times New Roman1"/>
    </style:style>
    <style:style style:name="T2" style:family="text">
      <style:text-properties style:font-name="Times New Roman" fo:font-size="14pt" style:font-name-asian="標楷體1" style:font-size-asian="14pt" style:language-asian="zh" style:country-asian="TW" style:font-size-complex="14pt"/>
    </style:style>
    <style:style style:name="T3" style:family="text">
      <style:text-properties style:font-name="新細明體" fo:font-size="26pt" style:font-name-asian="新細明體1" style:font-size-asian="26pt"/>
    </style:style>
    <style:style style:name="T4" style:family="text">
      <style:text-properties fo:color="#ff0000" loext:opacity="100%" style:font-name="新細明體" fo:font-size="26pt" style:font-name-asian="新細明體1" style:font-size-asian="26pt" fo:background-color="#ffff00"/>
    </style:style>
    <style:style style:name="T5" style:family="text">
      <style:text-properties fo:color="#ff0000" loext:opacity="100%" style:font-name="新細明體" fo:font-size="26pt" style:font-name-asian="新細明體1" style:font-size-asian="26pt"/>
    </style:style>
    <style:style style:name="T6" style:family="text">
      <style:text-properties fo:color="#000000" loext:opacity="100%" style:font-name="新細明體" fo:font-size="26pt" style:font-name-asian="新細明體1" style:font-size-asian="26pt"/>
    </style:style>
    <style:style style:name="T7" style:family="text">
      <style:text-properties style:font-name="標楷體" fo:font-size="26pt" style:font-name-asian="標楷體1" style:font-size-asian="26pt"/>
    </style:style>
    <style:style style:name="T8" style:family="text">
      <style:text-properties style:font-name="標楷體" style:font-name-asian="標楷體1"/>
    </style:style>
    <style:style style:name="T9" style:family="text">
      <style:text-properties style:font-name="標楷體" fo:font-size="24pt" fo:font-weight="bold" style:font-name-asian="標楷體1" style:font-size-asian="24pt" style:font-weight-asian="bold"/>
    </style:style>
    <style:style style:name="T10" style:family="text">
      <style:text-properties fo:font-size="22pt" fo:font-weight="bold" style:font-name-asian="標楷體1" style:font-size-asian="22pt" style:font-weight-asian="bold" style:font-size-complex="22pt"/>
    </style:style>
    <style:style style:name="T11" style:family="text">
      <style:text-properties fo:font-size="24pt" fo:font-weight="bold" style:font-name-asian="標楷體1" style:font-size-asian="24pt" style:font-weight-asian="bold" style:font-size-complex="22pt"/>
    </style:style>
    <style:style style:name="T12" style:family="text">
      <style:text-properties fo:font-size="14pt" fo:font-weight="bold" style:font-name-asian="標楷體1" style:font-size-asian="14pt" style:font-weight-asian="bold" style:font-size-complex="14pt"/>
    </style:style>
    <style:style style:name="T13" style:family="text">
      <style:text-properties fo:font-size="14pt" style:font-name-asian="標楷體1" style:font-size-asian="14pt" style:font-size-complex="14pt"/>
    </style:style>
    <style:style style:name="T14" style:family="text">
      <style:text-properties fo:font-size="18pt" fo:font-weight="bold" style:font-name-asian="標楷體1" style:font-size-asian="18pt" style:font-weight-asian="bold" style:font-size-complex="14pt"/>
    </style:style>
    <style:style style:name="T15" style:family="text">
      <style:text-properties fo:font-size="13pt" fo:font-weight="bold" style:font-name-asian="標楷體1" style:font-size-asian="13pt" style:font-weight-asian="bold" style:font-size-complex="13pt"/>
    </style:style>
    <style:style style:name="T16" style:family="text">
      <style:text-properties fo:font-size="16pt" style:font-name-asian="標楷體1" style:font-size-asian="16pt"/>
    </style:style>
    <style:style style:name="T17" style:family="text">
      <style:text-properties fo:font-size="16pt" style:font-name-asian="標楷體1" style:font-size-asian="16pt" style:font-size-complex="16pt"/>
    </style:style>
    <style:style style:name="T18" style:family="text">
      <style:text-properties fo:font-size="16pt" style:font-name-asian="標楷體1" style:font-size-asian="16pt" style:font-size-complex="14pt"/>
    </style:style>
    <style:style style:name="T19" style:family="text">
      <style:text-properties style:text-underline-style="dash" style:text-underline-width="auto" style:text-underline-color="font-color" style:font-name-asian="標楷體1"/>
    </style:style>
    <style:style style:name="T20" style:family="text">
      <style:text-properties style:text-underline-style="dash" style:text-underline-width="auto" style:text-underline-color="font-color" style:font-name-asian="標楷體1" style:font-size-complex="14pt"/>
    </style:style>
    <style:style style:name="T21" style:family="text">
      <style:text-properties style:font-name-asian="標楷體1"/>
    </style:style>
    <style:style style:name="T22" style:family="text">
      <style:text-properties style:font-name-asian="標楷體1" style:font-size-complex="14pt"/>
    </style:style>
    <style:style style:name="T23" style:family="text">
      <style:text-properties fo:color="#767171" loext:opacity="100%" style:font-name="標楷體" style:font-name-asian="標楷體1"/>
    </style:style>
    <style:style style:name="T24" style:family="text">
      <style:text-properties style:font-name="標楷體" fo:font-size="24pt" style:font-name-asian="標楷體1" style:font-size-asian="24pt" style:font-size-complex="24pt"/>
    </style:style>
    <style:style style:name="T25" style:family="text">
      <style:text-properties style:font-name="標楷體" fo:font-size="14pt" style:font-name-asian="標楷體1" style:font-size-asian="14pt" style:font-size-complex="14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ge" fo:background-color="transparent" draw:fill="none" draw:opacity="0%" fo:padding="0cm" fo:border="0.06pt solid #000000"/>
    </style:style>
    <style:style style:name="gr1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3.376cm" fo:padding-top="0.127cm" fo:padding-bottom="0.127cm" fo:padding-left="0.254cm" fo:padding-right="0.254cm" fo:wrap-option="wrap" fo:margin-left="0cm" fo:margin-right="0.035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2.992cm" fo:padding-top="0.127cm" fo:padding-bottom="0.127cm" fo:padding-left="0.254cm" fo:padding-right="0.254cm" fo:wrap-option="wrap" fo:margin-left="0cm" fo:margin-right="0.048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2.584cm" fo:padding-top="0.127cm" fo:padding-bottom="0.127cm" fo:padding-left="0.254cm" fo:padding-right="0.254cm" fo:wrap-option="wrap" fo:margin-left="0cm" fo:margin-right="0.032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4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3.711cm" fo:padding-top="0.127cm" fo:padding-bottom="0.127cm" fo:padding-left="0.254cm" fo:padding-right="0.254cm" fo:wrap-option="wrap" fo:margin-left="0cm" fo:margin-right="0.071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5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3.334cm" fo:padding-top="0.127cm" fo:padding-bottom="0.127cm" fo:padding-left="0.254cm" fo:padding-right="0.254cm" fo:wrap-option="wrap" fo:margin-left="0cm" fo:margin-right="0.078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6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3.598cm" fo:padding-top="0.127cm" fo:padding-bottom="0.127cm" fo:padding-left="0.254cm" fo:padding-right="0.254cm" fo:wrap-option="wrap" fo:margin-left="0cm" fo:margin-right="0.076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7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3.097cm" fo:padding-top="0.127cm" fo:padding-bottom="0.127cm" fo:padding-left="0.254cm" fo:padding-right="0.254cm" fo:wrap-option="wrap" fo:margin-left="0cm" fo:margin-right="0.049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8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0.658cm" fo:min-width="5.101cm" fo:padding-top="0.127cm" fo:padding-bottom="0.127cm" fo:padding-left="0.254cm" fo:padding-right="0.254cm" fo:wrap-option="wrap" fo:margin-left="0cm" fo:margin-right="0.056cm" fo:margin-top="0cm" fo:margin-bottom="0.042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9" style:family="graphic" style:parent-style-name="Frame">
      <style:graphic-properties draw:stroke="none" svg:stroke-width="0.018cm" draw:fill="solid" draw:fill-color="#ffffff" draw:textarea-vertical-align="top" draw:auto-grow-height="false" fo:min-height="0.586cm" fo:min-width="3.064cm" fo:padding-top="0.127cm" fo:padding-bottom="0.127cm" fo:padding-left="0.254cm" fo:padding-right="0.254cm" fo:wrap-option="wrap" fo:margin-left="0cm" fo:margin-right="0cm" fo:margin-top="0cm" fo:margin-bottom="0.009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10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3"><text:span text:style-name="T1">國立臺中科技大學財政稅務系財稅專題報告格式規範</text:span></text:h>
      <text:p text:style-name="P4"><text:span text:style-name="T3">請先參考 </text:span></text:p>
      <text:p text:style-name="P5"><text:span text:style-name="T4">系網→系所法規→學生專區</text:span></text:p>
      <text:p text:style-name="P5"><text:span text:style-name="T4">→財稅專題報告格式規範</text:span></text:p>
      <text:p text:style-name="P6"/>
      <text:p text:style-name="P4"><text:span text:style-name="T6">此檔案為財稅專題報告裝訂本範本檔</text:span></text:p>
      <text:p text:style-name="P27"><draw:custom-shape text:anchor-type="paragraph" draw:z-index="25" draw:name="文字方塊 1" draw:style-name="gr8" draw:text-style-name="P47" svg:width="5.608cm" svg:height="0.911cm" svg:x="12.261cm" svg:y="-1.73cm"><text:p text:style-name="Frame_20_contents"><text:span text:style-name="T8">附件一: 封面、書背及封底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start text:name="國立臺中科技大學○○○○系"/><text:span text:style-name="T9"><office:annotation office:name="__Annotation__49_1966350798" loext:resolved="false"><dc:creator>User</dc:creator><dc:date>2020-01-03T10:15:00</dc:date><meta:creator-initials>U</meta:creator-initials><text:p><text:span text:style-name="T24">置中，標楷體，粗體，</text:span><text:span text:style-name="T24">24</text:span><text:span text:style-name="T24">級。</text:span></text:p></office:annotation></text:span><draw:frame draw:style-name="fr1" text:anchor-type="char" svg:x="1.427cm" svg:y="0.942cm" svg:width="0.854cm" svg:height="17.875cm" draw:z-index="24"><draw:text-box><text:p text:style-name="P45"><text:span text:style-name="T2">國.立臺中科技大學財政稅務系 <text:s text:c="2"/>財稅專題 <text:s/>專題中文題目 <text:s text:c="2"/>000撰 <text:s/>000年00月 <text:s text:c="2"/></text:span></text:p><text:p text:style-name="P46"/></draw:text-box></draw:frame><text:bookmark-end text:name="國立臺中科技大學○○○○系"/><text:span text:style-name="T9">國立臺中科技大學財政稅務系</text:span><office:annotation-end office:name="__Annotation__49_1966350798"/></text:p>
      <text:p text:style-name="P28"><text:span text:style-name="T10"><office:annotation office:name="__Annotation__55_1966350798" loext:resolved="false"><dc:creator>User</dc:creator><dc:date>2020-01-03T10:18:00</dc:date><meta:creator-initials>U</meta:creator-initials><text:p><text:span text:style-name="T24">置中，標楷體，粗體，</text:span><text:span text:style-name="T24">22</text:span><text:span text:style-name="T24">級，行距</text:span><text:span text:style-name="T24">1.5</text:span><text:span text:style-name="T24">。</text:span></text:p></office:annotation></text:span><text:span text:style-name="T10">財稅專題報告</text:span><office:annotation-end office:name="__Annotation__55_1966350798"/></text:p>
      <text:p text:style-name="P29"/>
      <text:p text:style-name="P31"><text:span text:style-name="T11"><office:annotation office:name="__Annotation__62_1966350798" loext:resolved="false"><dc:creator>User</dc:creator><dc:date>2020-01-03T10:41:00</dc:date><meta:creator-initials>U</meta:creator-initials><text:p><text:span text:style-name="T24">財稅專題報告後空一行輸入專題題目中文名稱，置中，標楷體，粗體，</text:span><text:span text:style-name="T24">24</text:span><text:span text:style-name="T24">級，行距</text:span><text:span text:style-name="T24">1.5</text:span><text:span text:style-name="T24">。</text:span></text:p></office:annotation></text:span><text:span text:style-name="T11">專題中文題目</text:span><office:annotation-end office:name="__Annotation__62_1966350798"/></text:p>
      <text:p text:style-name="P31"><text:span text:style-name="T11"><office:annotation office:name="__Annotation__68_1966350798" loext:resolved="false"><dc:creator>User</dc:creator><dc:date>2020-01-03T10:42:00</dc:date><meta:creator-initials>U</meta:creator-initials><text:p><text:span text:style-name="T24">置中，</text:span><text:span text:style-name="T24">Times New Roman</text:span><text:span text:style-name="T24">，粗體，</text:span><text:span text:style-name="T24">24</text:span><text:span text:style-name="T24">級，行距</text:span><text:span text:style-name="T24">1.5</text:span><text:span text:style-name="T24">。</text:span></text:p></office:annotation></text:span><text:span text:style-name="T11">專題英文題目</text:span><office:annotation-end office:name="__Annotation__68_1966350798"/></text:p>
      <text:p text:style-name="P32"/>
      <text:p text:style-name="P32"/>
      <text:p text:style-name="P32"/>
      <text:p text:style-name="P33"><text:span text:style-name="T12"><office:annotation office:name="__Annotation__78_1966350798" loext:resolved="false"><dc:creator>User</dc:creator><dc:date>2020-01-03T10:35:00</dc:date><meta:creator-initials>U</meta:creator-initials><text:p><text:span text:style-name="T24">專題英文題目後空三行輸入指導教授，置中，標楷體，粗體，</text:span><text:span text:style-name="T24">14</text:span><text:span text:style-name="T24">級，行距</text:span><text:span text:style-name="T24">1.5</text:span><text:span text:style-name="T24">。</text:span><text:span text:style-name="T24">(</text:span><text:span text:style-name="T24">若題目中文</text:span><text:span text:style-name="T24">+</text:span><text:span text:style-name="T24">英文超過兩行，題目後空行可彈性減少。</text:span><text:span text:style-name="T24">ex:</text:span><text:span text:style-name="T24">中文</text:span><text:span text:style-name="T24">+</text:span><text:span text:style-name="T24">英文共三行，則題目下為空兩行，以此類推。</text:span><text:span text:style-name="T24">)</text:span></text:p></office:annotation></text:span><text:span text:style-name="T12">指導教授: OOO教授</text:span><office:annotation-end office:name="__Annotation__78_1966350798"/></text:p>
      <text:p text:style-name="P34"><text:span text:style-name="T12"><office:annotation office:name="__Annotation__89_1966350798" loext:resolved="false"><dc:creator>User</dc:creator><dc:date>2020-01-03T10:35:00</dc:date><meta:creator-initials>U</meta:creator-initials><text:p><text:span text:style-name="T24">置中，標楷體，粗體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2">學 <text:s text:c="3"/>生: <text:s/>OOO</text:span><office:annotation-end office:name="__Annotation__89_1966350798"/></text:p>
      <text:p text:style-name="P35"><office:annotation><dc:creator>User</dc:creator><dc:date>2020-01-07T12:02:00</dc:date><meta:creator-initials>U</meta:creator-initials><text:p><text:span text:style-name="T25">書背格式</text:span></text:p><text:p><text:span text:style-name="T25">1.</text:span><text:span text:style-name="T25">上下留邊</text:span><text:span text:style-name="T25">2 cm</text:span></text:p><text:p><text:span text:style-name="T25">2.</text:span><text:span text:style-name="T25">國立臺中科技大學財政稅務系空三格</text:span><text:span text:style-name="T25">(</text:span><text:span text:style-name="T25">半形</text:span><text:span text:style-name="T25">)</text:span><text:span text:style-name="T25">，空兩格</text:span><text:span text:style-name="T25">(</text:span><text:span text:style-name="T25">半形</text:span><text:span text:style-name="T25">)</text:span><text:span text:style-name="T25">輸入專題中文題目，空三格填寫</text:span><text:span text:style-name="T25">000</text:span><text:span text:style-name="T25">撰，空兩格</text:span><text:span text:style-name="T25">(</text:span><text:span text:style-name="T25">半形</text:span><text:span text:style-name="T25">)</text:span><text:span text:style-name="T25">輸入年月。</text:span></text:p><text:p><text:span text:style-name="T25">3.</text:span><text:span text:style-name="T24"> </text:span><text:span text:style-name="T24">標楷體，標準體，</text:span><text:span text:style-name="T24">14</text:span><text:span text:style-name="T24">級，行距</text:span><text:span text:style-name="T24">1.5</text:span></text:p></office:annotation><text:span text:style-name="T12"><text:s/>OOO</text:span><office:annotation><dc:creator>User</dc:creator><dc:date>2020-01-03T10:35:00</dc:date><meta:creator-initials>U</meta:creator-initials><text:p><text:span text:style-name="T24">置中，標楷體，粗體，</text:span><text:span text:style-name="T24">14</text:span><text:span text:style-name="T24">級，行距</text:span><text:span text:style-name="T24">1.5</text:span><text:span text:style-name="T24">。</text:span></text:p></office:annotation></text:p>
      <text:p text:style-name="P30"/>
      <text:p text:style-name="P30"/>
      <text:p text:style-name="P30"/>
      <text:p text:style-name="P30"><text:soft-page-break/></text:p>
      <text:p text:style-name="P33"><text:span text:style-name="T12"><office:annotation office:name="__Annotation__105_1966350798" loext:resolved="false"><dc:creator>User</dc:creator><dc:date>2020-01-03T11:25:00</dc:date><meta:creator-initials>U</meta:creator-initials><text:p><text:span text:style-name="T24">放置頁面底端，置中，標楷體，粗體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2">中華民國 <text:s text:c="4"/>年 <text:s text:c="4"/>月</text:span><office:annotation-end office:name="__Annotation__105_1966350798"/></text:p>
      <text:p text:style-name="P33"><draw:custom-shape text:anchor-type="paragraph" draw:z-index="26" draw:name="文字方塊 2" draw:style-name="gr7" draw:text-style-name="P47" svg:width="3.604cm" svg:height="0.911cm" svg:x="13.272cm" svg:y="-1.67cm"><text:p text:style-name="Frame_20_contents"><text:span text:style-name="T8">附件二: 書名頁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4"><office:annotation office:name="__Annotation__119_1966350798" loext:resolved="false"><dc:creator>User</dc:creator><dc:date>2020-01-03T11:41:00</dc:date><meta:creator-initials>U</meta:creator-initials><text:p><text:span text:style-name="T24">置中，標楷體，粗體，</text:span><text:span text:style-name="T24">18</text:span><text:span text:style-name="T24">級。</text:span></text:p></office:annotation></text:span><text:span text:style-name="T14">專題中文題目</text:span><office:annotation-end office:name="__Annotation__119_1966350798"/></text:p>
      <text:p text:style-name="P33"><text:span text:style-name="T14"><office:annotation office:name="__Annotation__125_1966350798" loext:resolved="false"><dc:creator>User</dc:creator><dc:date>2020-01-03T11:41:00</dc:date><meta:creator-initials>U</meta:creator-initials><text:p><text:span text:style-name="T24">置中，</text:span><text:span text:style-name="T24">Times New Roman</text:span><text:span text:style-name="T24">，粗體，</text:span><text:span text:style-name="T24">18</text:span><text:span text:style-name="T24">級，行距</text:span><text:span text:style-name="T24">1.5</text:span><text:span text:style-name="T24">。</text:span></text:p></office:annotation></text:span><text:span text:style-name="T14">專題英文題目</text:span><office:annotation-end office:name="__Annotation__125_1966350798"/></text:p>
      <text:p text:style-name="P7"/>
      <text:p text:style-name="P9"><text:span text:style-name="T12"><office:annotation office:name="__Annotation__133_1966350798" loext:resolved="false"><dc:creator>User</dc:creator><dc:date>2020-01-03T11:42:00</dc:date><meta:creator-initials>U</meta:creator-initials><text:p><text:span text:style-name="T24">專題英文題目後空三行輸入指導教授，置中，標楷體，粗體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2">指導教授: OOO教授</text:span><office:annotation-end office:name="__Annotation__133_1966350798"/></text:p>
      <text:p text:style-name="P36"><text:span text:style-name="T12"><office:annotation office:name="__Annotation__146_1966350798" loext:resolved="false"><dc:creator>User</dc:creator><dc:date>2020-01-03T11:42:00</dc:date><meta:creator-initials>U</meta:creator-initials><text:p><text:span text:style-name="T24">置中，標楷體，粗體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2"><text:s/>學 <text:s text:c="3"/>生: OOO</text:span><office:annotation-end office:name="__Annotation__146_1966350798"/><office:annotation><dc:creator>User</dc:creator><dc:date>2020-01-03T11:42:00</dc:date><meta:creator-initials>U</meta:creator-initials><text:p><text:span text:style-name="T24">置中，標楷體，粗體，</text:span><text:span text:style-name="T24">14</text:span><text:span text:style-name="T24">級，行距</text:span><text:span text:style-name="T24">1.5</text:span><text:span text:style-name="T24">。</text:span></text:p></office:annotation></text:p>
      <text:p text:style-name="P37"><text:span text:style-name="T12">OOO</text:span></text:p>
      <text:p text:style-name="P7"/>
      <text:p text:style-name="P7"/>
      <text:p text:style-name="P7"/>
      <text:p text:style-name="P9"><text:span text:style-name="T15"><office:annotation office:name="__Annotation__154_1966350798" loext:resolved="false"><dc:creator>User</dc:creator><dc:date>2020-01-03T11:48:00</dc:date><meta:creator-initials>U</meta:creator-initials><text:p><text:span text:style-name="T24">學生後空三行輸入國立臺中科技大學，置中，標楷體，粗體，</text:span><text:span text:style-name="T24">13</text:span><text:span text:style-name="T24">級，行距</text:span><text:span text:style-name="T24">1.5</text:span><text:span text:style-name="T24">。</text:span></text:p></office:annotation></text:span><text:span text:style-name="T15">國立臺中科技大學</text:span><office:annotation-end office:name="__Annotation__154_1966350798"/></text:p>
      <text:p text:style-name="P9"><text:span text:style-name="T15"><office:annotation office:name="__Annotation__160_1966350798" loext:resolved="false"><dc:creator>User</dc:creator><dc:date>2020-01-03T11:49:00</dc:date><meta:creator-initials>U</meta:creator-initials><text:p><text:span text:style-name="T24">置中，標楷體，粗體，</text:span><text:span text:style-name="T24">13</text:span><text:span text:style-name="T24">級，行距</text:span><text:span text:style-name="T24">1.5</text:span><text:span text:style-name="T24">。</text:span></text:p></office:annotation></text:span><text:span text:style-name="T15">財政稅務系</text:span><office:annotation-end office:name="__Annotation__160_1966350798"/></text:p>
      <text:p text:style-name="P9"><text:span text:style-name="T15"><office:annotation office:name="__Annotation__166_1966350798" loext:resolved="false"><dc:creator>User</dc:creator><dc:date>2020-01-03T11:49:00</dc:date><meta:creator-initials>U</meta:creator-initials><text:p><text:span text:style-name="T24">置中，標楷體，粗體，</text:span><text:span text:style-name="T24">13</text:span><text:span text:style-name="T24">級，行距</text:span><text:span text:style-name="T24">1.5</text:span><text:span text:style-name="T24">。</text:span></text:p></office:annotation></text:span><text:span text:style-name="T15">財稅專題報告</text:span><office:annotation-end office:name="__Annotation__166_1966350798"/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4"/>
      <text:p text:style-name="P15"><text:soft-page-break/></text:p>
      <text:p text:style-name="P9"><text:span text:style-name="T15"><office:annotation office:name="__Annotation__176_1966350798" loext:resolved="false"><dc:creator>User</dc:creator><dc:date>2020-01-03T11:50:00</dc:date><meta:creator-initials>U</meta:creator-initials><text:p><text:span text:style-name="T24">放置頁面底端，置中，標楷體，粗體，</text:span><text:span text:style-name="T24">13</text:span><text:span text:style-name="T24">級，行距</text:span><text:span text:style-name="T24">1.5</text:span><text:span text:style-name="T24">。</text:span></text:p></office:annotation></text:span><text:span text:style-name="T15">中華民國 <text:s text:c="4"/>年 <text:s text:c="4"/>月</text:span><office:annotation-end office:name="__Annotation__176_1966350798"/></text:p>
      <text:p text:style-name="P17"/>
      <text:p text:style-name="P38"><draw:custom-shape text:anchor-type="paragraph" draw:z-index="27" draw:name="文字方塊 104" draw:style-name="gr6" draw:text-style-name="P47" svg:width="4.105cm" svg:height="0.911cm" svg:x="12.889cm" svg:y="-1.75cm"><text:p text:style-name="Frame_20_contents"><text:span text:style-name="T8">附件三: 中文摘要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<office:annotation office:name="__Annotation__190_1966350798" loext:resolved="false"><dc:creator>User</dc:creator><dc:date>2020-01-03T11:41:00</dc:date><meta:creator-initials>U</meta:creator-initials><text:p><text:span text:style-name="T8">置中，標楷體，</text:span><text:span text:style-name="T8">16</text:span><text:span text:style-name="T8">級。</text:span></text:p></office:annotation></text:span><text:span text:style-name="T17">專題中文題目</text:span><office:annotation-end office:name="__Annotation__190_1966350798"/></text:p>
      <text:p text:style-name="P9"><text:span text:style-name="T13"><office:annotation office:name="__Annotation__204_1966350798" loext:resolved="false"><dc:creator>User</dc:creator><dc:date>2020-01-03T12:17:00</dc:date><meta:creator-initials>U</meta:creator-initials><text:p><text:span text:style-name="T8">置中，標楷體，</text:span><text:span text:style-name="T8">14</text:span><text:span text:style-name="T8">級，行距</text:span><text:span text:style-name="T8">1.5</text:span><text:span text:style-name="T8">。</text:span></text:p></office:annotation></text:span><text:span text:style-name="T13">指導教授: OOO教授 <text:s text:c="2"/>學生: OOO</text:span><office:annotation-end office:name="__Annotation__204_1966350798"/><office:annotation><dc:creator>User</dc:creator><dc:date>2020-01-03T12:17:00</dc:date><meta:creator-initials>U</meta:creator-initials><text:p><text:span text:style-name="T8">置中，標楷體，</text:span><text:span text:style-name="T8">14</text:span><text:span text:style-name="T8">級，行距</text:span><text:span text:style-name="T8">1.5</text:span><text:span text:style-name="T8">。</text:span></text:p></office:annotation></text:p>
      <text:p text:style-name="P42"><text:span text:style-name="T13">OOO</text:span></text:p>
      <text:p text:style-name="P19"/>
      <text:p text:style-name="P19"/>
      <text:p text:style-name="P9"><text:span text:style-name="T13"><office:annotation office:name="__Annotation__212_1966350798" loext:resolved="false"><dc:creator>User</dc:creator><dc:date>2020-01-03T12:17:00</dc:date><meta:creator-initials>U</meta:creator-initials><text:p><text:span text:style-name="T24">學生後空兩行輸入國立臺中科技大學，</text:span><text:span text:style-name="T8">置中，標楷體，</text:span><text:span text:style-name="T8">14</text:span><text:span text:style-name="T8">級，行距</text:span><text:span text:style-name="T8">1.5</text:span><text:span text:style-name="T8">。</text:span></text:p></office:annotation></text:span><text:span text:style-name="T13">國立臺中科技大學財政稅務系</text:span><office:annotation-end office:name="__Annotation__212_1966350798"/></text:p>
      <text:p text:style-name="P9"><text:span text:style-name="T13"><office:annotation office:name="__Annotation__218_1966350798" loext:resolved="false"><dc:creator>User</dc:creator><dc:date>2020-01-03T12:18:00</dc:date><meta:creator-initials>U</meta:creator-initials><text:p><text:span text:style-name="T8">置中，標楷體，</text:span><text:span text:style-name="T8">14</text:span><text:span text:style-name="T8">級，行距</text:span><text:span text:style-name="T8">1.5</text:span><text:span text:style-name="T8">。</text:span></text:p></office:annotation></text:span><text:span text:style-name="T13">摘要</text:span><office:annotation-end office:name="__Annotation__218_1966350798"/></text:p>
      <text:p text:style-name="P8"><text:span text:style-name="T20"><office:annotation office:name="__Annotation__232_1966350798" loext:resolved="false"><dc:creator>User</dc:creator><dc:date>2020-01-03T13:08:00</dc:date><meta:creator-initials>U</meta:creator-initials><text:p><text:span text:style-name="T24">左右對齊，標楷體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20"><text:s text:c="71"/></text:span></text:p>
      <text:p text:style-name="P8"><text:span text:style-name="T20"><text:s text:c="71"/></text:span></text:p>
      <text:p text:style-name="P8"><text:span text:style-name="T20"><text:s text:c="71"/></text:span></text:p>
      <text:p text:style-name="P8"><text:span text:style-name="T20"><text:s text:c="71"/></text:span><office:annotation-end office:name="__Annotation__232_1966350798"/></text:p>
      <text:p text:style-name="P8"><text:span text:style-name="T22"><office:annotation office:name="__Annotation__239_1966350798" loext:resolved="false"><dc:creator>User</dc:creator><dc:date>2020-01-03T13:10:00</dc:date><meta:creator-initials>U</meta:creator-initials><text:p><text:span text:style-name="T8">靠左對齊，標楷體，</text:span><text:span text:style-name="T8">12</text:span><text:span text:style-name="T8">級，行距</text:span><text:span text:style-name="T8">1.5</text:span><text:span text:style-name="T8">。</text:span></text:p></office:annotation></text:span><text:span text:style-name="T22">關鍵詞:</text:span><office:annotation-end office:name="__Annotation__239_1966350798"/></text:p>
      <text:p text:style-name="P22"/>
      <text:p text:style-name="P40"><draw:custom-shape text:anchor-type="paragraph" draw:z-index="28" draw:name="文字方塊 103" draw:style-name="gr5" draw:text-style-name="P47" svg:width="3.841cm" svg:height="0.911cm" svg:x="13.09cm" svg:y="-1.589cm"><text:p text:style-name="Frame_20_contents"><text:span text:style-name="T8">附件四:英文摘要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<office:annotation office:name="__Annotation__252_1966350798" loext:resolved="false"><dc:creator>User</dc:creator><dc:date>2020-01-03T11:41:00</dc:date><meta:creator-initials>U</meta:creator-initials><text:p><text:span text:style-name="T24">置中， </text:span><text:span text:style-name="T24">Times New Roman</text:span><text:span text:style-name="T24">，</text:span><text:span text:style-name="T24">16</text:span><text:span text:style-name="T24">級。</text:span></text:p></office:annotation></text:span><text:span text:style-name="T17">專題英文題目</text:span><office:annotation-end office:name="__Annotation__252_1966350798"/></text:p>
      <text:p text:style-name="P9"><text:span text:style-name="T13"><office:annotation office:name="__Annotation__265_1966350798" loext:resolved="false"><dc:creator>User</dc:creator><dc:date>2020-01-03T12:17:00</dc:date><meta:creator-initials>U</meta:creator-initials><text:p><text:span text:style-name="T24">置中，</text:span><text:span text:style-name="T24">Times New Roman</text:span><text:span text:style-name="T24">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3">Advisor: OOO <text:s text:c="2"/>Students: OOO</text:span><office:annotation-end office:name="__Annotation__265_1966350798"/><office:annotation><dc:creator>User</dc:creator><dc:date>2020-01-03T12:17:00</dc:date><meta:creator-initials>U</meta:creator-initials><text:p><text:span text:style-name="T24">置中，</text:span><text:span text:style-name="T24">Times New Roman</text:span><text:span text:style-name="T24">，</text:span><text:span text:style-name="T24">14</text:span><text:span text:style-name="T24">級，行距</text:span><text:span text:style-name="T24">1.5</text:span><text:span text:style-name="T24">。</text:span></text:p></office:annotation></text:p>
      <text:p text:style-name="P43"><text:span text:style-name="T13">OOO</text:span></text:p>
      <text:p text:style-name="P19"/>
      <text:p text:style-name="P9"><text:span text:style-name="T13"><office:annotation office:name="__Annotation__271_1966350798" loext:resolved="false"><dc:creator>User</dc:creator><dc:date>2020-01-03T13:24:00</dc:date><meta:creator-initials>U</meta:creator-initials><text:p><text:span text:style-name="T24">Students</text:span><text:span text:style-name="T24">後空兩行行輸入</text:span><text:span text:style-name="T13">Department of Public Finance and Taxation</text:span><text:span text:style-name="T24">，置中，</text:span><text:span text:style-name="T24">Times New Roman</text:span><text:span text:style-name="T24">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3">Department of Public Finance and Taxation</text:span><office:annotation-end office:name="__Annotation__271_1966350798"/></text:p>
      <text:p text:style-name="P9"><text:span text:style-name="T13"><office:annotation office:name="__Annotation__277_1966350798" loext:resolved="false"><dc:creator>User</dc:creator><dc:date>2020-01-03T13:26:00</dc:date><meta:creator-initials>U</meta:creator-initials><text:p><text:span text:style-name="T24">置中，</text:span><text:span text:style-name="T24">Times New Roman</text:span><text:span text:style-name="T24">，</text:span><text:span text:style-name="T24">14</text:span><text:span text:style-name="T24">級，行距</text:span><text:span text:style-name="T24">1.5</text:span><text:span text:style-name="T24">。</text:span></text:p></office:annotation></text:span><text:span text:style-name="T13">National Taichung University of Science and Technology</text:span><office:annotation-end office:name="__Annotation__277_1966350798"/></text:p>
      <text:p text:style-name="P9"><text:span text:style-name="T13"><office:annotation office:name="__Annotation__283_1966350798" loext:resolved="false"><dc:creator>User</dc:creator><dc:date>2020-01-03T13:27:00</dc:date><meta:creator-initials>U</meta:creator-initials><text:p><text:span text:style-name="T24">置中，</text:span><text:span text:style-name="T24">Times New Roman</text:span><text:span text:style-name="T24">，</text:span><text:span text:style-name="T24">14</text:span><text:span text:style-name="T24">級，行距</text:span><text:span text:style-name="T24">1.5</text:span><text:span text:style-name="T24">。。</text:span></text:p></office:annotation></text:span><text:span text:style-name="T13">ABSTRACT</text:span><office:annotation-end office:name="__Annotation__283_1966350798"/></text:p>
      <text:p text:style-name="P8"><text:span text:style-name="T20"><office:annotation office:name="__Annotation__297_1966350798" loext:resolved="false"><dc:creator>User</dc:creator><dc:date>2020-01-03T13:08:00</dc:date><meta:creator-initials>U</meta:creator-initials><text:p><text:span text:style-name="T24">左右對齊，</text:span><text:span text:style-name="T24">Times New Roman</text:span><text:span text:style-name="T24">，</text:span><text:span text:style-name="T24">12</text:span><text:span text:style-name="T24">級，行距</text:span><text:span text:style-name="T24">1.5</text:span><text:span text:style-name="T24">。。</text:span></text:p></office:annotation></text:span><text:span text:style-name="T20"><text:s text:c="71"/></text:span></text:p>
      <text:p text:style-name="P8"><text:span text:style-name="T20"><text:s text:c="71"/></text:span></text:p>
      <text:p text:style-name="P8"><text:span text:style-name="T20"><text:s text:c="71"/></text:span></text:p>
      <text:p text:style-name="P8"><text:span text:style-name="T20"><text:s text:c="71"/></text:span><office:annotation-end office:name="__Annotation__297_1966350798"/></text:p>
      <text:p text:style-name="P8"><text:span text:style-name="T22"><office:annotation office:name="__Annotation__303_1966350798" loext:resolved="false"><dc:creator>User</dc:creator><dc:date>2020-01-03T13:28:00</dc:date><meta:creator-initials>U</meta:creator-initials><text:p><text:span text:style-name="T24">靠左對齊，</text:span><text:span text:style-name="T24">Times New Roman</text:span><text:span text:style-name="T24">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22">Keywords:</text:span><office:annotation-end office:name="__Annotation__303_1966350798"/></text:p>
      <text:p text:style-name="P23"/>
      <text:p text:style-name="P22"/>
      <text:p text:style-name="P39"><draw:custom-shape text:anchor-type="paragraph" draw:z-index="29" draw:name="文字方塊 118" draw:style-name="gr4" draw:text-style-name="P47" svg:width="4.218cm" svg:height="0.911cm" svg:x="12.935cm" svg:y="-1.826cm"><text:p text:style-name="Frame_20_contents"><text:span text:style-name="T8">附件五:誌謝或序言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8"><office:annotation office:name="__Annotation__323_1966350798" loext:resolved="false"><dc:creator>User</dc:creator><dc:date>2020-01-03T13:31:00</dc:date><meta:creator-initials>U</meta:creator-initials><text:p><text:span text:style-name="T8">置中，標楷體，</text:span><text:span text:style-name="T8">16</text:span><text:span text:style-name="T8">級。</text:span></text:p></office:annotation></text:span><text:span text:style-name="T18">誌謝(或序言)</text:span><office:annotation-end office:name="__Annotation__323_1966350798"/></text:p>
      <text:p text:style-name="P10"><text:span text:style-name="T19"><office:annotation office:name="__Annotation__344_1966350798" loext:resolved="false"><dc:creator>User</dc:creator><dc:date>2020-01-03T13:33:00</dc:date><meta:creator-initials>U</meta:creator-initials><text:p><text:span text:style-name="T24">左右對齊，標楷體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/text:p>
      <text:p text:style-name="P10"><text:span text:style-name="T19"><text:s text:c="71"/></text:span><office:annotation-end office:name="__Annotation__344_1966350798"/></text:p>
      <text:p text:style-name="P25"/>
      <text:p text:style-name="P26"/>
      <text:p text:style-name="P25"/>
      <text:p text:style-name="P24"/>
      <text:p text:style-name="P39"><draw:custom-shape text:anchor-type="paragraph" draw:z-index="30" draw:name="文字方塊 127" draw:style-name="gr3" draw:text-style-name="P47" svg:width="3.091cm" svg:height="0.911cm" svg:x="13.46cm" svg:y="-1.372cm"><text:p text:style-name="Frame_20_contents"><text:span text:style-name="T8">附件六:目次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<office:annotation office:name="__Annotation__357_1966350798" loext:resolved="false"><dc:creator>User</dc:creator><dc:date>2020-01-03T13:52:00</dc:date><meta:creator-initials>U</meta:creator-initials><text:p><text:span text:style-name="T8">置中，標楷體，</text:span><text:span text:style-name="T8">16</text:span><text:span text:style-name="T8">級。</text:span></text:p></office:annotation></text:span><text:span text:style-name="T17">目次</text:span><office:annotation-end office:name="__Annotation__357_1966350798"/></text:p>
      <text:p text:style-name="P16"/>
      <text:p text:style-name="P12"><text:span text:style-name="T21"><office:annotation office:name="__Annotation__438_1966350798" loext:resolved="false"><dc:creator>User</dc:creator><dc:date>2020-01-03T13:55:00</dc:date><meta:creator-initials>U</meta:creator-initials><text:p><text:span text:style-name="T24">目次後空一行，</text:span> <text:span text:style-name="T24">靠左對齊，標楷體、</text:span><text:span text:style-name="T24">Times New Roman</text:span><text:span text:style-name="T24">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21">中文摘要<text:tab/>I</text:span></text:p>
      <text:p text:style-name="P12"><text:span text:style-name="T21">英文摘要<text:tab/>Ⅱ</text:span></text:p>
      <text:p text:style-name="P12"><text:span text:style-name="T21">誌謝(或序言)<text:tab/>Ⅲ</text:span></text:p>
      <text:p text:style-name="P12"><text:span text:style-name="T21">目次<text:tab/>Ⅳ</text:span></text:p>
      <text:p text:style-name="P12"><text:span text:style-name="T21">表目次<text:tab/>Ⅴ</text:span></text:p>
      <text:p text:style-name="P12"><text:span text:style-name="T21">圖目次<text:tab/>Ⅵ</text:span></text:p>
      <text:p text:style-name="P12"><text:span text:style-name="T21">第一章緒論<text:tab/>1</text:span></text:p>
      <text:p text:style-name="P12"><text:span text:style-name="T21">第二章OOO<text:tab/>6</text:span></text:p>
      <text:p text:style-name="P44"><text:span text:style-name="T21">第一節×××××<text:tab/>8</text:span></text:p>
      <text:p text:style-name="P44"><text:span text:style-name="T21">第二節×××××<text:tab/>12</text:span></text:p>
      <text:p text:style-name="P12"><text:span text:style-name="T21">第三章OOO<text:tab/>18</text:span></text:p>
      <text:p text:style-name="P44"><text:span text:style-name="T21">第一節×××××<text:tab/>20</text:span></text:p>
      <text:p text:style-name="P44"><text:span text:style-name="T21">第二節×××××<text:tab/>24</text:span></text:p>
      <text:p text:style-name="P12"><text:span text:style-name="T21">第四章OOO<text:tab/>28</text:span></text:p>
      <text:p text:style-name="P44"><text:span text:style-name="T21">第一節×××××<text:tab/>30</text:span></text:p>
      <text:p text:style-name="P44"><text:span text:style-name="T21">第二節×××××<text:tab/>34</text:span></text:p>
      <text:p text:style-name="P12"><text:span text:style-name="T21">第五章結論<text:tab/>40</text:span></text:p>
      <text:p text:style-name="P44"><text:span text:style-name="T21">第一節×××××<text:tab/>42</text:span></text:p>
      <text:p text:style-name="P44"><text:span text:style-name="T21">第二節×××××<text:tab/>45</text:span></text:p>
      <text:p text:style-name="P12"><text:span text:style-name="T21">參考文獻<text:tab/>46</text:span></text:p>
      <text:p text:style-name="P12"><text:span text:style-name="T21">附錄一<text:tab/>48</text:span></text:p>
      <text:p text:style-name="P12"><text:span text:style-name="T21">附錄二<text:tab/>50</text:span><office:annotation-end office:name="__Annotation__438_1966350798"/></text:p>
      <text:p text:style-name="P16"><text:soft-page-break/></text:p>
      <text:p text:style-name="P38"><draw:custom-shape text:anchor-type="paragraph" draw:z-index="31" draw:name="文字方塊 128" draw:style-name="gr2" draw:text-style-name="P47" svg:width="3.499cm" svg:height="0.911cm" svg:x="13.293cm" svg:y="-1.588cm"><text:p text:style-name="Frame_20_contents"><text:span text:style-name="T8">附件七:表目次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<office:annotation office:name="__Annotation__451_1966350798" loext:resolved="false"><dc:creator>User</dc:creator><dc:date>2020-01-03T14:26:00</dc:date><meta:creator-initials>U</meta:creator-initials><text:p><text:span text:style-name="T8">置中，標楷體，</text:span><text:span text:style-name="T8">16</text:span><text:span text:style-name="T8">級。</text:span></text:p></office:annotation></text:span><text:span text:style-name="T17">表目次</text:span><office:annotation-end office:name="__Annotation__451_1966350798"/></text:p>
      <text:p text:style-name="P16"/>
      <text:p text:style-name="P12"><text:span text:style-name="T21"><office:annotation office:name="__Annotation__480_1966350798" loext:resolved="false"><dc:creator>User</dc:creator><dc:date>2020-01-03T14:28:00</dc:date><meta:creator-initials>U</meta:creator-initials><text:p><text:span text:style-name="T24">表目次後空一行，</text:span> <text:span text:style-name="T24">靠左對齊，標楷體、</text:span><text:span text:style-name="T24">Times New Roman</text:span><text:span text:style-name="T24">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21">表1 OOO<text:tab/>15</text:span></text:p>
      <text:p text:style-name="P12"><text:span text:style-name="T21">表2 OOO<text:tab/>21</text:span></text:p>
      <text:p text:style-name="P12"><text:span text:style-name="T21">表3 OOO<text:tab/>27</text:span></text:p>
      <text:p text:style-name="P12"><text:span text:style-name="T21">表4 OOO<text:tab/>29</text:span></text:p>
      <text:p text:style-name="P12"><text:span text:style-name="T21">表5 OOO<text:tab/>31</text:span></text:p>
      <text:p text:style-name="P12"><text:span text:style-name="T21">表6 OOO<text:tab/>35</text:span><office:annotation-end office:name="__Annotation__480_1966350798"/></text:p>
      <text:p text:style-name="P24"/>
      <text:p text:style-name="P24"/>
      <text:p text:style-name="P41"><draw:custom-shape text:anchor-type="paragraph" draw:z-index="32" draw:name="文字方塊 130" draw:style-name="gr2" draw:text-style-name="P47" svg:width="3.499cm" svg:height="0.911cm" svg:x="13.25cm" svg:y="-1.7cm"><text:p text:style-name="Frame_20_contents"><text:span text:style-name="T8">附件八:圖目次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6"><office:annotation office:name="__Annotation__493_1966350798" loext:resolved="false"><dc:creator>User</dc:creator><dc:date>2020-01-03T14:42:00</dc:date><meta:creator-initials>U</meta:creator-initials><text:p><text:span text:style-name="T8">置中，標楷體，</text:span><text:span text:style-name="T8">16</text:span><text:span text:style-name="T8">級。</text:span></text:p></office:annotation></text:span><text:span text:style-name="T16">圖目次</text:span><office:annotation-end office:name="__Annotation__493_1966350798"/></text:p>
      <text:p text:style-name="P18"/>
      <text:p text:style-name="P13"><text:span text:style-name="T21"><office:annotation office:name="__Annotation__523_1966350798" loext:resolved="false"><dc:creator>User</dc:creator><dc:date>2020-01-03T14:48:00</dc:date><meta:creator-initials>U</meta:creator-initials><text:p><text:span text:style-name="T24">圖目次後空一行，</text:span> <text:span text:style-name="T24">靠左對齊，標楷體、</text:span><text:span text:style-name="T24">Times New Roman</text:span><text:span text:style-name="T24">，</text:span><text:span text:style-name="T24">12</text:span><text:span text:style-name="T24">級，行距</text:span><text:span text:style-name="T24">1.5</text:span><text:span text:style-name="T24">。</text:span></text:p></office:annotation></text:span><text:span text:style-name="T21">圖1 OOO<text:tab/>1</text:span></text:p>
      <text:p text:style-name="P13"><text:span text:style-name="T21">圖2 OOO<text:tab/>2</text:span></text:p>
      <text:p text:style-name="P13"><text:span text:style-name="T21">圖3 OOO<text:tab/>3</text:span></text:p>
      <text:p text:style-name="P13"><text:span text:style-name="T21">圖4 OOO<text:tab/>4</text:span></text:p>
      <text:p text:style-name="P13"><text:span text:style-name="T21">圖5 OOO<text:tab/>5</text:span></text:p>
      <text:p text:style-name="P13"><text:span text:style-name="T21">圖6 OOO<text:tab/>6</text:span><office:annotation-end office:name="__Annotation__523_1966350798"/></text:p>
      <text:p text:style-name="P20"/>
      <text:p text:style-name="P20"/>
      <text:p text:style-name="P24"/>
      <text:p text:style-name="P40"><draw:custom-shape text:anchor-type="paragraph" draw:z-index="33" draw:name="文字方塊 131" draw:style-name="gr1" draw:text-style-name="P47" svg:width="3.883cm" svg:height="0.911cm" svg:x="13.197cm" svg:y="-1.73cm"><text:p text:style-name="Frame_20_contents"><text:span text:style-name="T8">附件九:報告本文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報告本文格式</text:span></text:p>
      <text:p text:style-name="P21"><office:annotation office:name="__Annotation__536_1966350798" loext:resolved="false"><dc:creator>User</dc:creator><dc:date>2020-01-03T14:55:00</dc:date><meta:creator-initials>U</meta:creator-initials><text:p><text:span text:style-name="T24">報告內文，左右對齊，標楷體，</text:span><text:span text:style-name="T24">12</text:span><text:span text:style-name="T24">級，行距</text:span><text:span text:style-name="T24">1.5</text:span><text:span text:style-name="T24">。</text:span></text:p></office:annotation></text:p>
      <text:p text:style-name="P21"/>
      <text:p text:style-name="P11"><office:annotation-end office:name="__Annotation__536_1966350798"/></text:p>
      <text:p text:style-name="P1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新細明體" fo:font-family="新細明體" style:font-family-generic="roman" style:font-pitch="variable" style:letter-kerning="false" style:language-asian="en" style:country-asian="US" style:font-name-complex="新細明體1" style:font-family-complex="新細明體" style:font-family-generic-complex="system" style:font-pitch-complex="variabl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494cm" fo:margin-bottom="0.494cm" style:contextual-spacing="false" fo:orphans="2" fo:widows="2"/>
      <style:text-properties style:font-name="Arial Unicode MS" fo:font-family="'Arial Unicode MS'" style:font-family-generic="roman" style:font-pitch="variable" fo:font-size="13.5pt" fo:font-weight="bold" style:letter-kerning="false" style:font-name-asian="Arial Unicode MS1" style:font-family-asian="'Arial Unicode MS'" style:font-family-generic-asian="system" style:font-pitch-asian="variable" style:font-size-asian="13.5pt" style:font-weight-asian="bold" style:font-name-complex="Arial Unicode MS1" style:font-family-complex="'Arial Unicode MS'" style:font-family-generic-complex="system" style:font-pitch-complex="variable" style:font-size-complex="13.5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Standard" style:default-outline-level=""/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3_20_字元" style:display-name="標題 3 字元" style:family="text" style:parent-style-name="Default_20_Paragraph_20_Font">
      <style:text-properties style:font-name="Arial Unicode MS" fo:font-family="'Arial Unicode MS'" style:font-family-generic="roman" style:font-pitch="variable" fo:font-size="13.5pt" fo:font-weight="bold" style:letter-kerning="false" style:font-name-asian="Arial Unicode MS1" style:font-family-asian="'Arial Unicode MS'" style:font-family-generic-asian="system" style:font-pitch-asian="variable" style:font-size-asian="13.5pt" style:font-weight-asian="bold" style:font-name-complex="Arial Unicode MS1" style:font-family-complex="'Arial Unicode MS'" style:font-family-generic-complex="system" style:font-pitch-complex="variable" style:font-size-complex="13.5pt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"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language-asian="en" style:country-asian="US" style:font-name-complex="新細明體1" style:font-family-complex="新細明體" style:font-family-generic-complex="system" style:font-pitch-complex="variable" style:font-size-complex="12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ListLabel_20_1" style:display-name="ListLabel 1" style:family="text">
      <style:text-properties fo:font-size="14pt" fo:font-weight="bold" style:font-size-asian="14pt" style:font-weight-asian="bold"/>
    </style:style>
    <style:style style:name="ListLabel_20_2" style:display-name="ListLabel 2" style:family="text">
      <style:text-properties fo:font-size="14pt" fo:font-weight="normal" style:font-size-asian="14pt" style:font-weight-asian="normal"/>
    </style:style>
    <style:style style:name="ListLabel_20_3" style:display-name="ListLabel 3" style:family="text">
      <style:text-properties fo:font-size="14pt" fo:font-weight="normal" style:font-size-asian="14pt" style:font-weight-asian="normal"/>
    </style:style>
    <style:style style:name="ListLabel_20_4" style:display-name="ListLabel 4" style:family="text">
      <style:text-properties style:use-window-font-color="true" loext:opacity="0%" fo:font-size="14pt" fo:font-weight="normal" style:font-size-asian="14pt" style:font-weight-asian="normal"/>
    </style:style>
    <style:style style:name="ListLabel_20_5" style:display-name="ListLabel 5" style:family="text">
      <style:text-properties fo:font-size="14pt" fo:font-weight="normal" style:font-size-asian="14pt" style:font-weight-asian="norma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一, 二, 三, ...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format="一, 二, 三, ...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format="一, 二, 三, ...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style:num-format="一, 二, 三, ...">
        <style:list-level-properties text:list-level-position-and-space-mode="label-alignment">
          <style:list-level-label-alignment text:label-followed-by="listtab" fo:text-indent="-0.75cm" fo:margin-left="0.7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cm" fo:margin-left="1.7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cm" fo:margin-left="2.501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49cm" fo:margin-left="3.5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font-weight="bold" style:font-weight-asian="bold"/>
    </style:style>
    <style:style style:name="MP2" style:family="paragraph">
      <loext:graphic-properties draw:fill="none"/>
      <style:paragraph-properties fo:text-align="center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>
      <loext:graphic-properties draw:fill="solid" draw:fill-color="#ffffff"/>
      <style:paragraph-properties fo:text-align="center"/>
      <style:text-properties fo:font-size="18pt"/>
    </style:style>
    <style:style style:name="MT1" style:family="text">
      <style:text-properties fo:color="#767171" loext:opacity="100%" style:font-name="標楷體" style:font-name-asian="標楷體1"/>
    </style:style>
    <style:style style:name="Mgr1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.018cm" draw:fill="solid" draw:fill-color="#ffffff" draw:textarea-vertical-align="top" draw:auto-grow-height="false" fo:min-height="0.586cm" fo:min-width="3.064cm" fo:padding-top="0.127cm" fo:padding-bottom="0.127cm" fo:padding-left="0.254cm" fo:padding-right="0.254cm" fo:wrap-option="wrap" fo:margin-left="0cm" fo:margin-right="0cm" fo:margin-top="0cm" fo:margin-bottom="0.009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501cm" fo:margin-bottom="1.501cm" fo:margin-left="3cm" fo:margin-right="3cm" style:writing-mode="lr-tb" style:layout-grid-color="#c0c0c0" style:layout-grid-lines="37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>
        <style:header-footer-properties fo:min-height="1.499cm" fo:margin-left="0cm" fo:margin-right="0cm" fo:margin-top="1.39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text:anchor-type="char" draw:z-index="11" draw:name="WordPictureWatermark1132201223" draw:style-name="Mgr1" draw:text-style-name="MP2" svg:width="5.398cm" svg:height="5.504cm" svg:x="4.801cm" svg:y="9.098cm"><draw:image xlink:href="Pictures/10000000000000CC000000D0D2CE175BBC22A7BE.jpg" xlink:type="simple" xlink:show="embed" xlink:actuate="onLoad" draw:mime-type="image/jpeg"><text:p/></draw:image></draw:frame></text:p>
      </style:header>
      <style:footer>
        <text:p text:style-name="MP3"><text:page-number text:select-page="current">12</text:page-number></text:p>
        <text:p text:style-name="Footer"><draw:custom-shape text:anchor-type="paragraph" draw:z-index="23" draw:name="文字方塊 3" draw:style-name="Mgr2" draw:text-style-name="MP4" svg:width="3.571cm" svg:height="0.839cm" svg:x="13.317cm" svg:y="0.409cm"><text:p text:style-name="Frame_20_contents"><text:span text:style-name="MT1">109.01修訂版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于哲 丁</dc:creator>
    <meta:editing-cycles>28</meta:editing-cycles>
    <meta:creation-date>2020-01-03T03:10:00</meta:creation-date>
    <dc:date>2020-04-23T06:40:00</dc:date>
    <meta:editing-duration>PT8H19M</meta:editing-duration>
    <meta:generator>LibreOffice/7.0.2.2$Windows_X86_64 LibreOffice_project/8349ace3c3162073abd90d81fd06dcfb6b36b994</meta:generator>
    <meta:document-statistic meta:table-count="0" meta:image-count="0" meta:object-count="0" meta:page-count="12" meta:paragraph-count="103" meta:word-count="515" meta:character-count="1986" meta:non-whitespace-character-count="73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